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" style:family="table-cell" style:parent-style-name="Default" style:data-style-name="N22">
      <style:table-cell-properties fo:border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ackground-color="#FFFFFF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="thin solid #000000" fo:background-color="#FFFFFF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22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22">
      <style:table-cell-properties fo:border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="thin solid #000000" fo:background-color="#FFFFFF"/>
      <style:text-properties fo:font-weight="bold" style:font-weight-asian="bold" style:font-weight-complex="bold"/>
    </style:style>
    <style:style style:name="ce28" style:family="table-cell" style:parent-style-name="Default" style:data-style-name="N22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fo:background-color="#FFFFFF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30729166666667cm" style:use-optimal-column-width="true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9.07520833333333cm" style:use-optimal-column-width="true"/>
    </style:style>
    <style:style style:name="co4" style:family="table-column">
      <style:table-column-properties fo:break-before="auto" style:column-width="3.01625cm"/>
    </style:style>
    <style:style style:name="co5" style:family="table-column">
      <style:table-column-properties fo:break-before="auto" style:column-width="12.5147916666667cm"/>
    </style:style>
    <style:style style:name="co6" style:family="table-column">
      <style:table-column-properties fo:break-before="auto" style:column-width="5.5827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table:style-name="ce1"/>
          <table:table-cell office:value-type="string" table:number-columns-spanned="5" table:number-rows-spanned="1" table:style-name="ce6">
            <text:p>Prestadores de Serviços Terceirizados 2026</text:p>
          </table:table-cell>
          <table:covered-table-cell table:number-columns-repeated="4"/>
          <table:table-cell table:number-columns-repeated="16378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30/2022</text:p>
          </table:table-cell>
          <table:table-cell office:value-type="string" table:style-name="ce8">
            <text:p>FORÇA TÁTICA VIGILANCIA E SEGURANCA EIRELI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Dione Marques Macelar</text:p>
          </table:table-cell>
          <table:table-cell office:value-type="string" table:style-name="ce11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30/2022</text:p>
          </table:table-cell>
          <table:table-cell office:value-type="string" table:style-name="ce8">
            <text:p>FORÇA TÁTICA VIGILANCIA E SEGURANCA EIRELI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Kezio Silva Azevedo</text:p>
          </table:table-cell>
          <table:table-cell office:value-type="string" table:style-name="ce11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30/2022</text:p>
          </table:table-cell>
          <table:table-cell office:value-type="string" table:style-name="ce8">
            <text:p>FORÇA TÁTICA VIGILANCIA E SEGURANCA EIRELI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Douglas Araujo Verly</text:p>
          </table:table-cell>
          <table:table-cell office:value-type="string" table:style-name="ce11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30/2022</text:p>
          </table:table-cell>
          <table:table-cell office:value-type="string" table:style-name="ce8">
            <text:p>FORÇA TÁTICA VIGILANCIA E SEGURANCA EIRELI</text:p>
          </table:table-cell>
          <table:table-cell office:value-type="string" table:style-name="ce13">
            <text:p>13.739.782/0002-08</text:p>
          </table:table-cell>
          <table:table-cell office:value-type="string" table:style-name="ce14">
            <text:p>Pedro Graciliano</text:p>
          </table:table-cell>
          <table:table-cell office:value-type="string" table:style-name="ce15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Alessandra Neumann Domingos</text:p>
          </table:table-cell>
          <table:table-cell office:value-type="string" table:style-name="ce18">
            <text:p>ENCARREGAD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19">
            <text:p>jul/26</text:p>
          </table:table-cell>
          <table:table-cell office:value-type="string" table:style-name="ce20">
            <text:p>0144/2022</text:p>
          </table:table-cell>
          <table:table-cell office:value-type="string" table:style-name="ce13">
            <text:p>ATIVA TERCEIRIZAÇÃO DE MÃO DE OBRA EIRELI</text:p>
          </table:table-cell>
          <table:table-cell office:value-type="string" table:style-name="ce21">
            <text:p>02.201.230/0001-44</text:p>
          </table:table-cell>
          <table:table-cell office:value-type="string" table:style-name="ce22">
            <text:p>Bruna Nascimento Graciotti (SUBSTITUIÇÃO DE COLABORADORA AFASTADA)</text:p>
          </table:table-cell>
          <table:table-cell office:value-type="string" table:style-name="ce2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24">
            <text:p>jul/26</text:p>
          </table:table-cell>
          <table:table-cell office:value-type="string" table:style-name="ce25">
            <text:p>0144/2022</text:p>
          </table:table-cell>
          <table:table-cell office:value-type="string" table:style-name="ce25">
            <text:p>ATIVA TERCEIRIZAÇÃO DE MÃO DE OBRA EIRELI</text:p>
          </table:table-cell>
          <table:table-cell office:value-type="string" table:style-name="ce26">
            <text:p>02.201.230/0001-44</text:p>
          </table:table-cell>
          <table:table-cell office:value-type="string" table:style-name="ce27">
            <text:p>Dalva Maria dos Santos Alves (AFASTAMENTO),</text:p>
          </table:table-cell>
          <table:table-cell office:value-type="string" table:style-name="ce26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24">
            <text:p>jul/26</text:p>
          </table:table-cell>
          <table:table-cell office:value-type="string" table:style-name="ce25">
            <text:p>0144/2022</text:p>
          </table:table-cell>
          <table:table-cell office:value-type="string" table:style-name="ce25">
            <text:p>ATIVA TERCEIRIZAÇÃO DE MÃO DE OBRA EIRELI</text:p>
          </table:table-cell>
          <table:table-cell office:value-type="string" table:style-name="ce26">
            <text:p>02.201.230/0001-44</text:p>
          </table:table-cell>
          <table:table-cell office:value-type="string" table:style-name="ce27">
            <text:p>Dovina Maria Felipe R. de Oliveira</text:p>
          </table:table-cell>
          <table:table-cell office:value-type="string" table:style-name="ce26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28">
            <text:p>jul/26</text:p>
          </table:table-cell>
          <table:table-cell office:value-type="string" table:style-name="ce29">
            <text:p>0144/2022</text:p>
          </table:table-cell>
          <table:table-cell office:value-type="string" table:style-name="ce30">
            <text:p>ATIVA TERCEIRIZAÇÃO DE MÃO DE OBRA EIRELI</text:p>
          </table:table-cell>
          <table:table-cell office:value-type="string" table:style-name="ce31">
            <text:p>02.201.230/0001-44</text:p>
          </table:table-cell>
          <table:table-cell office:value-type="string" table:style-name="ce27">
            <text:p>Geny Ribeiro Chisto</text:p>
          </table:table-cell>
          <table:table-cell office:value-type="string" table:style-name="ce32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27">
            <text:p>Gesiane Oliveira Fernand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34">
            <text:p>Josiany dos Santos Costa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17">
            <text:p>Larissa de Moura Vian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17">
            <text:p>Luciane Regina Bernardo de Assi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17">
            <text:p>Marcia Ferreira de Jesu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17">
            <text:p>Nathalia Pereira Coluna<text:s/>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17">
            <text:p>Rogério Ricardo Gonçalves<text:s/>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17">
            <text:p>Thalia dos Sant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22">
            <text:p>Gisele dos Santos Mardones Rodrigu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27">
            <text:p>LARISSA MAGUIN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34">
            <text:p>ALMIR GUSTAVO DA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ANA CAROLINA DE JESUS RODRIGU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ELETICIA MENDES DUNG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ONIQUE RIBEIRO NASCIMENT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CLAUDIA FERREIRA DO NASCIMENTO ALV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FLAVIA DE ALMEIDA DIA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LENITA NASCIMENTO DA SILVA LEM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21">
            <text:p>02.201.230/0001-44</text:p>
          </table:table-cell>
          <table:table-cell office:value-type="string" table:style-name="ce22">
            <text:p>LINDOMARA FERREIRA PER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17">
            <text:p>LUDMILA GUSTAVO DA SILVA</text:p>
          </table:table-cell>
          <table:table-cell office:value-type="string" table:style-name="ce33">
            <text:p>ENCARREGAD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31">
            <text:p>02.201.230/0001-44</text:p>
          </table:table-cell>
          <table:table-cell office:value-type="string" table:style-name="ce34">
            <text:p>MONICA DE JESUS HOLZMEISTER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3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ROSITANIA SANTOS DE CASTR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SUZANA RIBEIRO PASS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LUZINETE DO NASCIMENTO SIQU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22">
            <text:p>MARCIA NASCIMENTO DE SOUZ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27">
            <text:p>VANDERSON TEIXEIRA PER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27">
            <text:p>RAMAIANE SOUZA SANT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34">
            <text:p>Emilia De Jesus Soeiro Teix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nuela Dos Santos Vilas Boa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RITA CONCEIÇÃO DA SILVA JARDIM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Luiz Carlos Marciel Junior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ROSILENE OLIVEIRA ARAUJ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SANDRA REGINA DOS SANTOS FREITA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SILVANA MORCHEN BARBOSA<text:s/>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JENNIFER DE OLIVEIRA MARTIN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LOUZANDRA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TA ALVES DE SOUZA NASCIMENT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TANIA MARIA SIQU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VANESSA SANTOS SANT'ANA<text:s text:c="2"/>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27">
            <text:p>ELIDA RODRIGUES DELUNARD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34">
            <text:p>ANA PAULA BATISTA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IA APARECIDA COELHO ZUCCON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INGRID MARTINS CORRE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ELIZANGELA PIEDADE FREITA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Olivia de Oliveira Felipe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ta Lúcia Zamprogn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Gilberto José de Souz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acy Almeida da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HARETUZA SUPRANI VI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ta Maria Nascimento Faria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Ana Maria Francisca do Nasciment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Leonice Band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Luciene Carneiro Gom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ia Madalena Graciano Brag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21">
            <text:p>02.201.230/0001-44</text:p>
          </table:table-cell>
          <table:table-cell office:value-type="string" table:style-name="ce22">
            <text:p>KARINE REQUIERI MAI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17">
            <text:p>ROSIANE BATIST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17">
            <text:p>GESSY BELA BENT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17">
            <text:p>DELIENE SOUZA SANT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22">
            <text:p>LUCIENE ROCHA MAT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27">
            <text:p>Ana Cláudia Oliveira Gogy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34">
            <text:p>Maria José Alves Brit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31">
            <text:p>02.201.230/0001-44</text:p>
          </table:table-cell>
          <table:table-cell office:value-type="string" table:style-name="ce34">
            <text:p>CELIA MARIA GOM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34">
            <text:p>CHIRLY GOMES DA SILVA</text:p>
          </table:table-cell>
          <table:table-cell office:value-type="string" table:style-name="ce33">
            <text:p>ENCARREGAD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CLEUZA RODRIGUES DA VITÓRI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22">
            <text:p>DANIEL PEREIRA RAM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FLEDSON MENDONÇA SOUZ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NEIDE RIBEIRO DA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JULIANA PEREIRA LEONCI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34">
            <text:p>NEUSA PEREIRA LISBO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ILANE ALVARENGA RODRIGU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LI SOUSA OLIV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ERIELLI CAMILA JESUS RODRIGU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PATRÍCIA DA CONCEIÇÃO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RAMON ROSA DO ROSARI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RAQUEL DE DEUS PAUL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ROSILENE DA SILVA SANTOS<text:s/>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SUELI ALMEIDA SANTOS RICARDO<text:s/>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21">
            <text:p>02.201.230/0001-44</text:p>
          </table:table-cell>
          <table:table-cell office:value-type="string" table:style-name="ce22">
            <text:p>WALERIA DE OLIVEIRA NASCIMENT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17">
            <text:p>WÉRICA RAMOS DOS SANTOS EDUARD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8">
            <text:p>02.201.230/0001-44</text:p>
          </table:table-cell>
          <table:table-cell office:value-type="string" table:style-name="ce22">
            <text:p>Adriana Alves da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27">
            <text:p>Ana Luiza Nunes de Oliv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34">
            <text:p>ADRIANA FIRMINO RAM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ADRIANA SILVA DE JESU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ANDREIA PINTO DA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ANDREZA DOS SANTOS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ANANIAS BALDAN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ALEXSANDRO CORREIA DE OLIV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APARECIDA DOS SANTOS PEREIRA DA VITÓRI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BEATRIZ NASCIMENTO DA SILVA MESQUIT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BRENA NUNES SAL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CARLA ALVARENGA DOS SANT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CIDÁLIA DE OLIVEIRA VI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DALVA MARIA ROSA ALV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DANIELLY ASSIS VI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DENISE ROCHA DA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DENISE ALVES SANTAN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EDNA SILVA VIAN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ELIANA DOS SANTOS PER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ELAINE MARTIN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ELIANE SANTANA DOS SANT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EDNEA RODRIGUES COSTA</text:p>
          </table:table-cell>
          <table:table-cell office:value-type="string" table:style-name="ce33">
            <text:p>ENCARREGAD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ELIZANGELA HONORAT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DAMIANA HORA DOS SANT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ELZA DOS SANTOS MIGUEL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EVELLYN CRISTINA SOARES SANT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FRANCIELE APARECIDA JONA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GEANE DONATO DE SOUZ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GLAUCIA SOARES CORREA ALV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ILDETE SERAFIM MACHAD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JEFFERSON DE OLIVEIRA PAI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JHENNIFER ASSUNÇÃO DA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JOANA DOS SANTOS SOUZ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JOANA DARC TEL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JOSIMARA ALV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KARINA NASCIMENTO DOS SANTOS PER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LORRAYNE ROSA ARRUDA LY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LUIS CARLOS SILVA (AFASTADA INSS)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CIA GARCI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IA DE LURDES DO NASCIMENT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IA DILMA WASZKIEWICZ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IA ELZA PEREIRA SOUS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IA HELENA ALV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ÚBIA PORTELA MIRAND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ILTON CEZAR PER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NUBIA DA SILVA SOAR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PATRICIA MARTINS DA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PATRICIA ROSA DE CARVALH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PEDRO FINAMORE FILH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PENHA APARECIDA FATIMA SIMO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PENHA DE OLIV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PENHA VALENTIM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PRISCILA LOPES FALCA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RENATA LOURENCO MARTINS DE ALMEID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ROSIELI DE JESUS NASCIMENT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THAYLA REGINA NASCIMENTO ARANH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THAYSA DO NASCIMENTO SILV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VALDECIR MIRANDA DE OLIV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EDNEIA DA SILVA SANT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MARIA DE FÁTIMA FERR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BENEDITO SILVARES MARTIN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WELLERSON MEDEIROS COST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FRANCILENE ALMEIDA DE SOUZA PER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GILLIARD ANTONIO DO NASCIMENT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JEAN CARLOS DA ROCH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JANNINE SILVA BARRETO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JENERSON DA SILVA NEVE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JOÃO VICTOR NASCIMENTO VIEIR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144/2022</text:p>
          </table:table-cell>
          <table:table-cell office:value-type="string" table:style-name="ce9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ANDRIELE RIBEIRO DOS SANTOS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20">
            <text:p>0144/2022</text:p>
          </table:table-cell>
          <table:table-cell office:value-type="string" table:style-name="ce13">
            <text:p>ATIVA TERCEIRIZAÇÃO DE MÃO DE OBRA EIRELI</text:p>
          </table:table-cell>
          <table:table-cell office:value-type="string" table:style-name="ce16">
            <text:p>02.201.230/0001-44</text:p>
          </table:table-cell>
          <table:table-cell office:value-type="string" table:style-name="ce17">
            <text:p>ANDERSON JESUS DE SOUZA</text:p>
          </table:table-cell>
          <table:table-cell office:value-type="string" table:style-name="ce33">
            <text:p>AUXILIAR DE SERVIÇO GERAIS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2026.000061.44101.01</text:p>
          </table:table-cell>
          <table:table-cell office:value-type="string" table:style-name="ce8">
            <text:p>LIDER LIMPE LIMPEZA COMERCIAL LTDA</text:p>
          </table:table-cell>
          <table:table-cell office:value-type="string" table:style-name="ce16">
            <text:p>03.659.631/0001-05</text:p>
          </table:table-cell>
          <table:table-cell office:value-type="string" table:style-name="ce17">
            <text:p>ANA ANDREA NOGUEIRA BUENO</text:p>
          </table:table-cell>
          <table:table-cell office:value-type="string" table:style-name="ce18">
            <text:p>COPEIR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2026.000061.44101.01</text:p>
          </table:table-cell>
          <table:table-cell office:value-type="string" table:style-name="ce8">
            <text:p>LIDER LIMPE LIMPEZA COMERCIAL LTDA</text:p>
          </table:table-cell>
          <table:table-cell office:value-type="string" table:style-name="ce16">
            <text:p>03.659.631/0001-05</text:p>
          </table:table-cell>
          <table:table-cell office:value-type="string" table:style-name="ce17">
            <text:p>EDILEUZA CODECO ROCHA SILVA</text:p>
          </table:table-cell>
          <table:table-cell office:value-type="string" table:style-name="ce18">
            <text:p>COPEIR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2026.000061.44101.01</text:p>
          </table:table-cell>
          <table:table-cell office:value-type="string" table:style-name="ce8">
            <text:p>LIDER LIMPE LIMPEZA COMERCIAL LTDA</text:p>
          </table:table-cell>
          <table:table-cell office:value-type="string" table:style-name="ce16">
            <text:p>03.659.631/0001-05</text:p>
          </table:table-cell>
          <table:table-cell office:value-type="string" table:style-name="ce17">
            <text:p>ELIANE ALMEIDA DA COSTA SILVA</text:p>
          </table:table-cell>
          <table:table-cell office:value-type="string" table:style-name="ce18">
            <text:p>RECEPCIONIST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2026.000061.44101.01</text:p>
          </table:table-cell>
          <table:table-cell office:value-type="string" table:style-name="ce8">
            <text:p>LIDER LIMPE LIMPEZA COMERCIAL LTDA</text:p>
          </table:table-cell>
          <table:table-cell office:value-type="string" table:style-name="ce16">
            <text:p>03.659.631/0001-05</text:p>
          </table:table-cell>
          <table:table-cell office:value-type="string" table:style-name="ce17">
            <text:p>FABRICIO LOPES FIALHO</text:p>
          </table:table-cell>
          <table:table-cell office:value-type="string" table:style-name="ce18">
            <text:p>RECEPCIONIST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2026.000061.44101.01</text:p>
          </table:table-cell>
          <table:table-cell office:value-type="string" table:style-name="ce8">
            <text:p>LIDER LIMPE LIMPEZA COMERCIAL LTDA</text:p>
          </table:table-cell>
          <table:table-cell office:value-type="string" table:style-name="ce16">
            <text:p>03.659.631/0001-05</text:p>
          </table:table-cell>
          <table:table-cell office:value-type="string" table:style-name="ce17">
            <text:p>VITORIA HELENA ROCHA</text:p>
          </table:table-cell>
          <table:table-cell office:value-type="string" table:style-name="ce18">
            <text:p>RECEPCIONIST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2026.000061.44101.01</text:p>
          </table:table-cell>
          <table:table-cell office:value-type="string" table:style-name="ce8">
            <text:p>LIDER LIMPE LIMPEZA COMERCIAL LTDA</text:p>
          </table:table-cell>
          <table:table-cell office:value-type="string" table:style-name="ce16">
            <text:p>03.659.631/0001-05</text:p>
          </table:table-cell>
          <table:table-cell office:value-type="string" table:style-name="ce17">
            <text:p>ELIANE ZAMPINELLI</text:p>
          </table:table-cell>
          <table:table-cell office:value-type="string" table:style-name="ce18">
            <text:p>RECEPCIONIST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2026.000061.44101.01</text:p>
          </table:table-cell>
          <table:table-cell office:value-type="string" table:style-name="ce8">
            <text:p>LIDER LIMPE LIMPEZA COMERCIAL LTDA</text:p>
          </table:table-cell>
          <table:table-cell office:value-type="string" table:style-name="ce16">
            <text:p>03.659.631/0001-05</text:p>
          </table:table-cell>
          <table:table-cell office:value-type="string" table:style-name="ce22">
            <text:p>SILVIA RENATA NASCIMENTO BARBOSA</text:p>
          </table:table-cell>
          <table:table-cell office:value-type="string" table:style-name="ce18">
            <text:p>RECEPCIONIST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2026.000061.44101.01</text:p>
          </table:table-cell>
          <table:table-cell office:value-type="string" table:style-name="ce8">
            <text:p>LIDER LIMPE LIMPEZA COMERCIAL LTDA</text:p>
          </table:table-cell>
          <table:table-cell office:value-type="string" table:style-name="ce16">
            <text:p>03.659.631/0001-05</text:p>
          </table:table-cell>
          <table:table-cell office:value-type="string" table:style-name="ce17">
            <text:p>EMANUELLY BATISTA DE PAIVA</text:p>
          </table:table-cell>
          <table:table-cell office:value-type="string" table:style-name="ce33">
            <text:p>RECEPCIONISTA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ARILDO PEREIRA SAN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João Batista de Oliveir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Leonardo Ferreira da Cruz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2">
            <text:p>WANDERSON KIEFER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7">
            <text:p>ROBERTO DIAS DE OLIVEIR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34">
            <text:p>AYRON DOMINGOS H BISP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CLAUDIA MARA DE JESU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JAIRO TORRES NUNE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JOSEANNE ALVARENGA DE MEL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LUCIANO FERREIRA SAN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MARIA JULIEDJA DOS SANTOS LIM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TAMIRES DE JESUS SOUZ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COSME LUCIANO EVANGELIST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CRISTIANE LOPES P D SILV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DOUGLAS FREITAS MIRAND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JACKES DOS REIS DOS SAN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TAIANI SANTOS OLIVEIR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UBIRATAN DA SILVA PIRE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Arnaldo Herb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2">
            <text:p>Elizabeth Ferreira Guimarãe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VARDILENE VIEGAS PEREIRA BARRET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34">
            <text:p>ALESSANDRO ARAUJO VASCONCEL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Luciana Barbosa dos San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NELSON RODRIGO PEREIRA CRUZ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Robson Silva de Oliveir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KESLEY CALDEIRA TEIXEIR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ALESSANDRA KAISER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DOUGLAS SACRAMENTO DOS SAN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GIULLIENE MOREIRA RI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LUCIENE SOUZA DOS REI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Adriana Pereira Chave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Alexandre Gomes Barbosa<text:s/>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Carlos Eduardo R. de Santos<text:s/>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Hernandes Lucas Corre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Julio Carlos Santos Celestin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Michelle Maria dos Santos (FÉRIAS)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Raimundo Nonato de Souz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JOÃO SEVOLO MA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LEANDRO NUNES PILLER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Valdeci Mendes de A. Santos<text:s/>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Ailton Guilherme Oliveira Basilio<text:s/>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Fábio Douglas Alvarino dos Santos<text:s/>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Fábio Rui das Neves (FÉRIAS)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Francislan Menezes Fernandes<text:s/>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21">
            <text:p>10.392.232/0001-96</text:p>
          </table:table-cell>
          <table:table-cell office:value-type="string" table:style-name="ce22">
            <text:p>Guthierry Braz de Jesus<text:s/>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6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Márcio dos San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6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MARCO ANTONIO SOARES DE MAT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6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35">
            <text:p>PAULO CESAR THOMAZI JUNIOR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6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WELLINGTON SERAFIM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6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Wellington dos Santos Ferreir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4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31">
            <text:p>10.392.232/0001-96</text:p>
          </table:table-cell>
          <table:table-cell office:value-type="string" table:style-name="ce36">
            <text:p>CLAUDIO RODRIGUE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4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7">
            <text:p>PABLO SANTANA DE JESU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7">
            <text:p>FLAVIO SALES DE PAULO<text:s/>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7">
            <text:p>JOCIEL DAS NEVES LIM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7">
            <text:p>COSME DIA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7">
            <text:p>JEFFERSON OLIVEIRA VIEIR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7">
            <text:p>JEFFERSON RODRIGUES MOZER<text:s/>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34">
            <text:p>PAULO SERGIO BRAVIM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MIKELLY DIAS BOTAN DANTA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ROMULO BRAG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RYAN FABIAN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JÉSSICA DA SILV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ADEMILSON LOPES DE JESU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ALESSANDRA DOS SANTOS PEREIRA<text:s/>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2">
            <text:p>CHARLENE LOPES PEREIRA<text:s/>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21">
            <text:p>10.392.232/0001-96</text:p>
          </table:table-cell>
          <table:table-cell office:value-type="string" table:style-name="ce22">
            <text:p>DIEGO PETRONETTO COZER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6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JOSIAS CASSIMIRO FERREIR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6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MARCELO ROSA DA COSTA (LICENÇA MÉDICA)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6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22">
            <text:p>MARCOS FERNANDES DE SOUZ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21">
            <text:p>SEI VIGILÂNCIA E SEGURANÇA LTDA</text:p>
          </table:table-cell>
          <table:table-cell office:value-type="string" table:style-name="ce21">
            <text:p>10.392.232/0001-96</text:p>
          </table:table-cell>
          <table:table-cell office:value-type="string" table:style-name="ce27">
            <text:p>ROBERTO CARLOS DO NASCIMENT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34">
            <text:p>SCHEILA CONCEICAO NOVAES BARBOSA (FÉRIAS)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SOLIVAN DOS SANTOS ALVE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ADSONEIA CAETANO DOS SAN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LEONI JESUS CARREIR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LUIZ GAMA FALCÃ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MAXSUEL CAMPOS MACHAD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37">
            <text:p>SEI VIGILÂNCIA E SEGURANÇA LTDA</text:p>
          </table:table-cell>
          <table:table-cell office:value-type="string" table:style-name="ce31">
            <text:p>10.392.232/0001-96</text:p>
          </table:table-cell>
          <table:table-cell office:value-type="string" table:style-name="ce34">
            <text:p>ALAN FERREIRA DE OLIVEIR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ARIVALDO VENANCIO RODRIGUE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CARLOS SANTOS RIBEIR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CLAUDIO MARQUES SAN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ESTER PEREIR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EVERALDO ALVES DA SILV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LEIDERVAN FERREIRA SAN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ROSANA DA SILV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ROBSON XAVIER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SANDRO SOUZA RANGEL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PAULO SERGIO SANTOS DA SILV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SARAH THOMPSON SHULZ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ANDRE FERREIRA DE CASTR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LEONARDO CAMPOS RANGEL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23">
            <text:p>SEI VIGILÂNCIA E SEGURANÇA LTDA</text:p>
          </table:table-cell>
          <table:table-cell office:value-type="string" table:style-name="ce21">
            <text:p>10.392.232/0001-96</text:p>
          </table:table-cell>
          <table:table-cell office:value-type="string" table:style-name="ce22">
            <text:p>MARIA ELIANA R. COST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22">
            <text:p>WEVERTON LUIS AMORIN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7">
            <text:p>DAIANE NUNES CORRE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34">
            <text:p>DIEGO GUEDES NASCIMENT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22">
            <text:p>ROSIMAR BENEDITO DE AQUIN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27">
            <text:p>WALLAS ROZARIO DOS SANTO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9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34">
            <text:p>Ana Paula Pereira da Silva de Carvalho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21">
            <text:p>10.392.232/0001-96</text:p>
          </table:table-cell>
          <table:table-cell office:value-type="string" table:style-name="ce22">
            <text:p>Marcone Santana Barbos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6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Robson de Lim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66/2023</text:p>
          </table:table-cell>
          <table:table-cell office:value-type="string" table:style-name="ce16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WINGLES CARDOSO DE SOUZ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29/2022</text:p>
          </table:table-cell>
          <table:table-cell office:value-type="string" table:style-name="ce16">
            <text:p>SEI VIGILÂNCIA E SEGURANÇA LTDA</text:p>
          </table:table-cell>
          <table:table-cell office:value-type="string" table:style-name="ce18">
            <text:p>10.392.232/0001-96</text:p>
          </table:table-cell>
          <table:table-cell office:value-type="string" table:style-name="ce17">
            <text:p>FÉLIX CARDOSO DA SILV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29/2022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31">
            <text:p>10.392.232/0001-96</text:p>
          </table:table-cell>
          <table:table-cell office:value-type="string" table:style-name="ce34">
            <text:p>WALCENIR SOARES DIAS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29/2022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CLOVES SOPRANI JUNIOR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style-name="ro2">
          <table:table-cell office:value-type="date" office:date-value="2026-07-01T00:00:00" table:style-name="ce7">
            <text:p>jul/26</text:p>
          </table:table-cell>
          <table:table-cell office:value-type="string" table:style-name="ce8">
            <text:p>029/2022</text:p>
          </table:table-cell>
          <table:table-cell office:value-type="string" table:style-name="ce18">
            <text:p>SEI VIGILÂNCIA E SEGURANÇA LTDA</text:p>
          </table:table-cell>
          <table:table-cell office:value-type="string" table:style-name="ce16">
            <text:p>10.392.232/0001-96</text:p>
          </table:table-cell>
          <table:table-cell office:value-type="string" table:style-name="ce17">
            <text:p>JORGE NASCIMENTO DE SOUZA</text:p>
          </table:table-cell>
          <table:table-cell office:value-type="string" table:style-name="ce33">
            <text:p>VIGILANTE</text:p>
          </table:table-cell>
          <table:table-cell table:number-columns-repeated="16378" table:style-name="ce12"/>
        </table:table-row>
        <table:table-row table:number-rows-repeated="1048305" table:style-name="ro2">
          <table:table-cell table:number-columns-repeated="16384"/>
        </table:table-row>
      </table:table>
      <table:database-ranges>
        <table:database-range table:target-range-address="2026.B2:2026.F6" table:name="Tabela1142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TCE-ES</meta:initial-creator>
    <dc:creator>Penha Cristina N. Clemente Vanzeler</dc:creator>
    <meta:creation-date>2023-06-30T17:22:57Z</meta:creation-date>
    <dc:date>2026-08-17T15:41:32Z</dc:date>
    <meta:print-date>2023-07-05T16:44:51Z</meta:print-date>
  </office:meta>
</office:document-meta>
</file>